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tyle:font-charset="x-symbol" svg:font-family="OpenSymbol" style:font-family-generic="system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  <style:text-properties style:font-name="Calibri" fo:font-weight="bold" style:font-weight-asian="bold" style:font-weight-complex="bold" fo:font-size="15pt" style:font-size-asian="15pt" style:font-size-complex="15pt"/>
    </style:style>
    <style:style style:name="P2" style:parent-style-name="Standard" style:family="paragraph">
      <style:paragraph-properties fo:text-align="center"/>
    </style:style>
    <style:style style:name="T3" style:parent-style-name="Car.predefinitoparagrafo" style:family="text">
      <style:text-properties style:font-name="Calibri" fo:font-size="15pt" style:font-size-asian="15pt" style:font-size-complex="15pt" fo:language="it" fo:country="IT" style:language-asian="it" style:country-asian="IT" style:language-complex="ar" style:country-complex="SA"/>
    </style:style>
    <style:style style:name="T4" style:parent-style-name="Car.predefinitoparagrafo" style:family="text">
      <style:text-properties style:font-name="Calibri" fo:font-weight="bold" style:font-weight-asian="bold" style:font-weight-complex="bold" fo:font-size="15pt" style:font-size-asian="15pt" style:font-size-complex="15pt"/>
    </style:style>
    <style:style style:name="P5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6" style:parent-style-name="Standard" style:family="paragraph">
      <style:paragraph-properties fo:text-align="justify"/>
      <style:text-properties style:font-name="Calibri" fo:font-weight="bold" style:font-weight-asian="bold" style:font-weight-complex="bold" fo:font-size="13pt" style:font-size-asian="13pt" style:font-size-complex="13pt"/>
    </style:style>
    <style:style style:name="P7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8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9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10" style:parent-style-name="Standard" style:family="paragraph">
      <style:paragraph-properties fo:text-align="justify"/>
    </style:style>
    <style:style style:name="T11" style:parent-style-name="Car.predefinitoparagrafo" style:family="text">
      <style:text-properties style:font-name="Calibri" fo:font-size="13pt" style:font-size-asian="13pt" style:font-size-complex="13pt"/>
    </style:style>
    <style:style style:name="T12" style:parent-style-name="Car.predefinitoparagrafo" style:family="text">
      <style:text-properties style:font-name="Calibri" fo:font-size="13pt" style:font-size-asian="13pt" style:font-size-complex="13pt"/>
    </style:style>
    <style:style style:name="T13" style:parent-style-name="Car.predefinitoparagrafo" style:family="text">
      <style:text-properties style:font-name="Calibri" fo:color="#000080" fo:font-size="13pt" style:font-size-asian="13pt" style:font-size-complex="13pt" style:text-underline-type="single" style:text-underline-style="solid" style:text-underline-width="auto" style:text-underline-mode="continuous"/>
    </style:style>
    <style:style style:name="P14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15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16" style:parent-style-name="Standard" style:family="paragraph">
      <style:paragraph-properties fo:text-align="justify"/>
    </style:style>
    <style:style style:name="T17" style:parent-style-name="Car.predefinitoparagrafo" style:family="text">
      <style:text-properties style:font-name="Calibri" fo:font-size="13pt" style:font-size-asian="13pt" style:font-size-complex="13pt"/>
    </style:style>
    <style:style style:name="T18" style:parent-style-name="Car.predefinitoparagrafo" style:family="text">
      <style:text-properties style:font-name="Calibri" fo:color="#000080" fo:font-size="13pt" style:font-size-asian="13pt" style:font-size-complex="13pt" style:text-underline-type="single" style:text-underline-style="solid" style:text-underline-width="auto" style:text-underline-mode="continuous"/>
    </style:style>
    <style:style style:name="P19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20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21" style:parent-style-name="Standard" style:family="paragraph">
      <style:paragraph-properties fo:text-align="justify"/>
    </style:style>
    <style:style style:name="T22" style:parent-style-name="Car.predefinitoparagrafo" style:family="text">
      <style:text-properties style:font-name="Calibri" fo:font-size="13pt" style:font-size-asian="13pt" style:font-size-complex="13pt"/>
    </style:style>
    <style:style style:name="T23" style:parent-style-name="Car.predefinitoparagrafo" style:family="text">
      <style:text-properties style:font-name="Calibri" fo:color="#000080" fo:font-size="13pt" style:font-size-asian="13pt" style:font-size-complex="13pt" style:text-underline-type="single" style:text-underline-style="solid" style:text-underline-width="auto" style:text-underline-mode="continuous"/>
    </style:style>
    <style:style style:name="P24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25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26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27" style:parent-style-name="Standard" style:family="paragraph">
      <style:paragraph-properties fo:text-align="justify"/>
    </style:style>
    <style:style style:name="T28" style:parent-style-name="Car.predefinitoparagrafo" style:family="text">
      <style:text-properties style:font-name="Calibri" fo:font-size="13pt" style:font-size-asian="13pt" style:font-size-complex="13pt"/>
    </style:style>
    <style:style style:name="T29" style:parent-style-name="Car.predefinitoparagrafo" style:family="text">
      <style:text-properties style:font-name="Calibri" fo:color="#000080" fo:font-size="13pt" style:font-size-asian="13pt" style:font-size-complex="13pt" style:text-underline-type="single" style:text-underline-style="solid" style:text-underline-width="auto" style:text-underline-mode="continuous"/>
    </style:style>
    <style:style style:name="P30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31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32" style:parent-style-name="Standard" style:family="paragraph">
      <style:paragraph-properties fo:text-align="justify"/>
    </style:style>
    <style:style style:name="T33" style:parent-style-name="Car.predefinitoparagrafo" style:family="text">
      <style:text-properties style:font-name="Calibri" fo:font-size="13pt" style:font-size-asian="13pt" style:font-size-complex="13pt"/>
    </style:style>
    <style:style style:name="T34" style:parent-style-name="Car.predefinitoparagrafo" style:family="text">
      <style:text-properties style:font-name="Calibri" fo:font-size="13pt" style:font-size-asian="13pt" style:font-size-complex="13pt"/>
    </style:style>
    <style:style style:name="T35" style:parent-style-name="Car.predefinitoparagrafo" style:family="text">
      <style:text-properties style:font-name="Calibri" fo:font-size="13pt" style:font-size-asian="13pt" style:font-size-complex="13pt"/>
    </style:style>
    <style:style style:name="T36" style:parent-style-name="Car.predefinitoparagrafo" style:family="text">
      <style:text-properties style:font-name="Calibri" fo:font-size="13pt" style:font-size-asian="13pt" style:font-size-complex="13pt"/>
    </style:style>
    <style:style style:name="T37" style:parent-style-name="Car.predefinitoparagrafo" style:family="text">
      <style:text-properties style:font-name="Calibri" fo:color="#000080" fo:font-size="13pt" style:font-size-asian="13pt" style:font-size-complex="13pt" style:text-underline-type="single" style:text-underline-style="solid" style:text-underline-width="auto" style:text-underline-mode="continuous"/>
    </style:style>
    <style:style style:name="P38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39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40" style:parent-style-name="Standard" style:family="paragraph">
      <style:paragraph-properties fo:text-align="justify"/>
    </style:style>
    <style:style style:name="T41" style:parent-style-name="Car.predefinitoparagrafo" style:family="text">
      <style:text-properties style:font-name="Calibri" fo:font-size="13pt" style:font-size-asian="13pt" style:font-size-complex="13pt"/>
    </style:style>
    <style:style style:name="T42" style:parent-style-name="Car.predefinitoparagrafo" style:family="text">
      <style:text-properties style:font-name="Calibri" fo:font-size="13pt" style:font-size-asian="13pt" style:font-size-complex="13pt"/>
    </style:style>
    <style:style style:name="T43" style:parent-style-name="Car.predefinitoparagrafo" style:family="text">
      <style:text-properties style:font-name="Calibri" fo:font-size="13pt" style:font-size-asian="13pt" style:font-size-complex="13pt"/>
    </style:style>
    <style:style style:name="T44" style:parent-style-name="Car.predefinitoparagrafo" style:family="text">
      <style:text-properties style:font-name="Calibri" fo:color="#000080" fo:font-size="13pt" style:font-size-asian="13pt" style:font-size-complex="13pt" style:text-underline-type="single" style:text-underline-style="solid" style:text-underline-width="auto" style:text-underline-mode="continuous"/>
    </style:style>
    <style:style style:name="P45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46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47" style:parent-style-name="Standard" style:family="paragraph">
      <style:paragraph-properties fo:text-align="justify"/>
    </style:style>
    <style:style style:name="T48" style:parent-style-name="Car.predefinitoparagrafo" style:family="text">
      <style:text-properties style:font-name="Calibri" fo:font-size="13pt" style:font-size-asian="13pt" style:font-size-complex="13pt"/>
    </style:style>
    <style:style style:name="T49" style:parent-style-name="Car.predefinitoparagrafo" style:family="text">
      <style:text-properties style:font-name="Calibri" fo:font-size="13pt" style:font-size-asian="13pt" style:font-size-complex="13pt"/>
    </style:style>
    <style:style style:name="T50" style:parent-style-name="Car.predefinitoparagrafo" style:family="text">
      <style:text-properties style:font-name="Calibri" fo:font-size="13pt" style:font-size-asian="13pt" style:font-size-complex="13pt"/>
    </style:style>
    <style:style style:name="T51" style:parent-style-name="Car.predefinitoparagrafo" style:family="text">
      <style:text-properties style:font-name="Calibri" fo:color="#000080" fo:font-size="13pt" style:font-size-asian="13pt" style:font-size-complex="13pt" style:text-underline-type="single" style:text-underline-style="solid" style:text-underline-width="auto" style:text-underline-mode="continuous"/>
    </style:style>
    <style:style style:name="P52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53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54" style:parent-style-name="Standard" style:family="paragraph">
      <style:paragraph-properties fo:text-align="justify"/>
    </style:style>
    <style:style style:name="T55" style:parent-style-name="Car.predefinitoparagrafo" style:family="text">
      <style:text-properties style:font-name="Calibri" fo:font-size="13pt" style:font-size-asian="13pt" style:font-size-complex="13pt"/>
    </style:style>
    <style:style style:name="T56" style:parent-style-name="Car.predefinitoparagrafo" style:family="text">
      <style:text-properties style:font-name="Calibri" fo:font-size="13pt" style:font-size-asian="13pt" style:font-size-complex="13pt"/>
    </style:style>
    <style:style style:name="T57" style:parent-style-name="Car.predefinitoparagrafo" style:family="text">
      <style:text-properties style:font-name="Calibri" fo:color="#000080" fo:font-size="13pt" style:font-size-asian="13pt" style:font-size-complex="13pt" style:text-underline-type="single" style:text-underline-style="solid" style:text-underline-width="auto" style:text-underline-mode="continuous"/>
    </style:style>
    <style:style style:name="P58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59" style:parent-style-name="Standard" style:family="paragraph">
      <style:paragraph-properties fo:text-align="justify"/>
      <style:text-properties style:font-name="Calibri" fo:font-weight="bold" style:font-weight-asian="bold" style:font-weight-complex="bold" fo:font-size="13pt" style:font-size-asian="13pt" style:font-size-complex="13pt"/>
    </style:style>
    <style:style style:name="P60" style:parent-style-name="Standard" style:family="paragraph">
      <style:paragraph-properties fo:text-align="justify"/>
      <style:text-properties style:font-name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61" style:parent-style-name="Standard" style:list-style-name="LFO1" style:family="paragraph">
      <style:paragraph-properties fo:text-align="justify"/>
      <style:text-properties style:font-name="Calibri" fo:font-size="13pt" style:font-size-asian="13pt" style:font-size-complex="13pt"/>
    </style:style>
    <style:style style:name="P62" style:parent-style-name="Standard" style:list-style-name="LFO1" style:family="paragraph">
      <style:paragraph-properties fo:text-align="justify"/>
      <style:text-properties style:font-name="Calibri" fo:font-size="13pt" style:font-size-asian="13pt" style:font-size-complex="13pt"/>
    </style:style>
    <style:style style:name="P63" style:parent-style-name="Standard" style:list-style-name="LFO1" style:family="paragraph">
      <style:paragraph-properties fo:text-align="justify"/>
      <style:text-properties style:font-name="Calibri" fo:font-size="13pt" style:font-size-asian="13pt" style:font-size-complex="13pt"/>
    </style:style>
    <style:style style:name="P64" style:parent-style-name="Standard" style:list-style-name="LFO1" style:family="paragraph">
      <style:paragraph-properties fo:text-align="justify"/>
      <style:text-properties style:font-name="Calibri" fo:font-size="13pt" style:font-size-asian="13pt" style:font-size-complex="13pt"/>
    </style:style>
    <style:style style:name="P65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66" style:parent-style-name="Standard" style:family="paragraph">
      <style:paragraph-properties fo:text-align="justify"/>
      <style:text-properties style:font-name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67" style:parent-style-name="Standard" style:list-style-name="LFO2" style:family="paragraph">
      <style:paragraph-properties fo:text-align="justify"/>
      <style:text-properties style:font-name="Calibri" fo:font-size="13pt" style:font-size-asian="13pt" style:font-size-complex="13pt"/>
    </style:style>
    <style:style style:name="P68" style:parent-style-name="Standard" style:list-style-name="LFO2" style:family="paragraph">
      <style:paragraph-properties fo:text-align="justify"/>
      <style:text-properties style:font-name="Calibri" fo:font-size="13pt" style:font-size-asian="13pt" style:font-size-complex="13pt"/>
    </style:style>
    <style:style style:name="P69" style:parent-style-name="Standard" style:list-style-name="LFO2" style:family="paragraph">
      <style:paragraph-properties fo:text-align="justify"/>
      <style:text-properties style:font-name="Calibri" fo:font-size="13pt" style:font-size-asian="13pt" style:font-size-complex="13pt"/>
    </style:style>
    <style:style style:name="P70" style:parent-style-name="Standard" style:list-style-name="LFO2" style:family="paragraph">
      <style:paragraph-properties fo:text-align="justify"/>
      <style:text-properties style:font-name="Calibri" fo:font-size="13pt" style:font-size-asian="13pt" style:font-size-complex="13pt"/>
    </style:style>
    <style:style style:name="P71" style:parent-style-name="Standard" style:list-style-name="LFO2" style:family="paragraph">
      <style:paragraph-properties fo:text-align="justify"/>
      <style:text-properties style:font-name="Calibri" fo:font-size="13pt" style:font-size-asian="13pt" style:font-size-complex="13pt"/>
    </style:style>
    <style:style style:name="P72" style:parent-style-name="Standard" style:list-style-name="LFO2" style:family="paragraph">
      <style:paragraph-properties fo:text-align="justify"/>
      <style:text-properties style:font-name="Calibri" fo:font-size="13pt" style:font-size-asian="13pt" style:font-size-complex="13pt"/>
    </style:style>
    <style:style style:name="P73" style:parent-style-name="Standard" style:list-style-name="LFO2" style:family="paragraph">
      <style:paragraph-properties fo:text-align="justify"/>
      <style:text-properties style:font-name="Calibri" fo:font-size="13pt" style:font-size-asian="13pt" style:font-size-complex="13pt"/>
    </style:style>
    <style:style style:name="P74" style:parent-style-name="Standard" style:list-style-name="LFO2" style:family="paragraph">
      <style:paragraph-properties fo:text-align="justify"/>
      <style:text-properties style:font-name="Calibri" fo:font-size="13pt" style:font-size-asian="13pt" style:font-size-complex="13pt"/>
    </style:style>
    <style:style style:name="P75" style:parent-style-name="Standard" style:family="paragraph">
      <style:paragraph-properties fo:text-align="justify"/>
      <style:text-properties style:font-name="Calibri" fo:font-weight="bold" style:font-weight-asian="bold" style:font-weight-complex="bold" fo:font-size="13pt" style:font-size-asian="13pt" style:font-size-complex="13pt"/>
    </style:style>
    <style:style style:name="P76" style:parent-style-name="Standard" style:family="paragraph">
      <style:paragraph-properties fo:text-align="justify"/>
      <style:text-properties style:font-name="Calibri" fo:font-weight="bold" style:font-weight-asian="bold" style:font-weight-complex="bold" fo:font-size="13pt" style:font-size-asian="13pt" style:font-size-complex="13pt"/>
    </style:style>
    <style:style style:name="P77" style:parent-style-name="Standard" style:family="paragraph">
      <style:paragraph-properties fo:text-align="justify"/>
    </style:style>
    <style:style style:name="T78" style:parent-style-name="Car.predefinitoparagrafo" style:family="text">
      <style:text-properties style:font-name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79" style:parent-style-name="Car.predefinitoparagrafo" style:family="text">
      <style:text-properties style:font-name="Calibri" fo:font-size="13pt" style:font-size-asian="13pt" style:font-size-complex="13pt"/>
    </style:style>
    <style:style style:name="T80" style:parent-style-name="Car.predefinitoparagrafo" style:family="text">
      <style:text-properties style:font-name="Calibri" fo:font-size="13pt" style:font-size-asian="13pt" style:font-size-complex="13pt"/>
    </style:style>
    <style:style style:name="P81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82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83" style:parent-style-name="Standard" style:family="paragraph">
      <style:paragraph-properties fo:text-align="justify"/>
      <style:text-properties style:font-name="Calibri" fo:font-size="13pt" style:font-size-asian="13pt" style:font-size-complex="13pt"/>
    </style:style>
    <style:style style:name="P84" style:parent-style-name="Standard" style:family="paragraph">
      <style:paragraph-properties fo:text-align="justify"/>
    </style:style>
    <style:style style:name="T85" style:parent-style-name="Car.predefinitoparagrafo" style:family="text">
      <style:text-properties style:font-name="Calibri" fo:font-size="13pt" style:font-size-asian="13pt" style:font-size-complex="13pt"/>
    </style:style>
    <style:style style:name="T86" style:parent-style-name="Car.predefinitoparagrafo" style:family="text">
      <style:text-properties style:font-name="Calibri" fo:font-size="13pt" style:font-size-asian="13pt" style:font-size-complex="13pt"/>
    </style:style>
    <style:style style:family="graphic" style:name="a0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ALTERNANZA SCUOLA LAVORO NEI GIOCASTUDIAMO</text:p>
      <text:p text:style-name="P2"><text:span text:style-name="T3"><draw:frame draw:z-index="251658240" draw:style-name="a0" draw:name="immagini1" text:anchor-type="paragraph" svg:x="0.04016in" svg:y="0.05748in" svg:width="1.3626in" svg:height="1.70079in" style:rel-width="scale" style:rel-height="scale"><draw:image xlink:href="media/image1.jpg" xlink:type="simple" xlink:show="embed" xlink:actuate="onLoad"/><svg:title/><svg:desc/></draw:frame></text:span><text:span text:style-name="T4">A.S. 2021-2022</text:span></text:p>
      <text:p text:style-name="P5"/>
      <text:p text:style-name="P6">I GIOCASTUDIAMO</text:p>
      <text:p text:style-name="P7">I Giocastudiamo sono spazi aggregativi ed educativi rivolti a bambini e ragazzi delle scuole elementari e<text:s/>medie. Mirano a favorire la crescita e lo sviluppo di relazioni tra pari attraverso il gioco e, in alcuni momenti dedicati, con il supporto ai compiti scolastici. <text:s/>Lavorano in rete con le diverse associazioni e realtà territoriali, in un'ottica di prevenzione e promozione. Favoriscono la partecipazione attiva delle famiglie e dei volontari, l'integrazione tra diverse culture e la conciliazione famiglia-lavoro.</text:p>
      <text:p text:style-name="P8">Sono presenti in 8 quartieri della città e sono gestiti da diverse organizzazioni sovvenzionate dall'Ufficio Politiche giovanili del Comune di Trento.</text:p>
      <text:p text:style-name="P9"/>
      <text:p text:style-name="P10"><text:span text:style-name="T11">- GIOCASTUDIAMO CANOVA: via Paludi 34/A, lunedì - martedì - mercoledì - giovedì dalle 16.00 alle 18.30. Il venerdì viene dedicato al momento dei compiti dalle 14.00 alle 18.30. Contatti: Ass. Carpe Die</text:span><text:span text:style-name="T12">m 3459109116 -<text:s/></text:span><text:span text:style-name="T13">aps.carpediem.roncafort@gmail.com</text:span></text:p>
      <text:p text:style-name="P14"/>
      <text:p text:style-name="P15">- GIOCASTUDIAMO SPINI: <text:s/>via del Loghet 27, lunedì, mercoledì, giovedì dalle 16.30 alle 18.30. Il sabato viene dedicato al momento dei compiti dalle 9.00 alle 12.00.</text:p>
      <text:p text:style-name="P16"><text:span text:style-name="T17">Contatti: Ass. Carpe Diem 3459109116 <text:s/>-<text:s/></text:span><text:span text:style-name="T18">aps.carpediem.roncafort@gmail.com</text:span></text:p>
      <text:p text:style-name="P19"/>
      <text:p text:style-name="P20">- GIOCASTUDIAMO RONCAFORT: via Caproni 15, lunedì e mercoledì dalle 16.30 alle 18.30. Sabato dalle 14.00 alle 16.00.</text:p>
      <text:p text:style-name="P21"><text:span text:style-name="T22">Contatti: Ass. Carpe Diem 3459109116 <text:s/>-<text:s/></text:span><text:span text:style-name="T23">aps.carpediem.roncafort@gmail.com</text:span></text:p>
      <text:p text:style-name="P24"/>
      <text:p text:style-name="P25">-<text:s/>GIOCASTUDIAMO SOLTERI/MAGNETE:<text:s/>Via Stenico 34, Solteri</text:p>
      <text:p text:style-name="P26">Dal lunedì al venerdì dalle 16.00 alle 18.30.</text:p>
      <text:p text:style-name="P27"><text:span text:style-name="T28">Contatti: Cooperativa Arianna 348 0972630<text:s/></text:span><text:span text:style-name="T29">giocastudiamosolteri@arianna.coop</text:span></text:p>
      <text:p text:style-name="P30"/>
      <text:p text:style-name="P31">- GIOCASTUDIAMO COGNOLA: piazza Argentario 1, dal lunedì al venerdì dalle ore 16.00 alle 18.00.</text:p>
      <text:p text:style-name="P32"><text:span text:style-name="T33">Contatti: Ass</text:span><text:span text:style-name="T34">.Geco</text:span><text:span text:style-name="T35"><text:s/></text:span><text:span text:style-name="T36"><text:s/>345 2611792, <text:s/></text:span><text:span text:style-name="T37">info@coopgeco.it</text:span></text:p>
      <text:p text:style-name="P38"/>
      <text:p text:style-name="P39">- GIOCASTUDIAMO CRISTO RE/PIEDICASTELLO: P.zzetta S.Apollinare 4,<text:s/>dal <text:s/>lunedì al venerdì dalle ore 16.00 alle 18.30</text:p>
      <text:p text:style-name="P40"><text:span text:style-name="T41">Contatti: <text:s/>Ass</text:span><text:span text:style-name="T42">.Geco <text:s/></text:span><text:span text:style-name="T43">345 2611791,<text:s/></text:span><text:span text:style-name="T44">info@coopgeco.it</text:span></text:p>
      <text:p text:style-name="P45"/>
      <text:p text:style-name="P46">- GIOCASTUDIAMO MARTIGNANO: Via Pradiscola (vicino al<text:s/>capo da calcio), da lunedì a venerdì dalle ore 16.00 alle 18.00.</text:p>
      <text:p text:style-name="P47"><text:span text:style-name="T48">Contatti: Ass</text:span><text:span text:style-name="T49">.Geco<text:s/></text:span><text:span text:style-name="T50"><text:s/>345 2611793,<text:s/></text:span><text:span text:style-name="T51">info@coopgeco.it</text:span></text:p>
      <text:p text:style-name="P52"/>
      <text:p text:style-name="P53">- GIOCASTUDIAMO VILLAZZANO: Via Giordano, 4 Villazzano dal lunedì al giovedì dalle 16.00 alle 18.30. Il venerdì dalle 14.30 alle 18.00.</text:p>
      <text:p text:style-name="P54"><text:span text:style-name="T55">Con</text:span><text:span text:style-name="T56">tatti: Ass. Tre Fontane 3404128807,<text:s/></text:span><text:span text:style-name="T57">ass.trefontane@gmail.com</text:span></text:p>
      <text:p text:style-name="P58"/>
      <text:p text:style-name="P59">COMPETENZE ACQUISIBILI</text:p>
      <text:p text:style-name="P60">Competenze trasversali:</text:p>
      <text:list text:style-name="LFO1" text:continue-numbering="true">
        <text:list-item>
          <text:p text:style-name="P61">capacità relazionali/comunicative</text:p>
        </text:list-item>
        <text:list-item>
          <text:p text:style-name="P62">capacità di lavorare in team</text:p>
        </text:list-item>
        <text:list-item>
          <text:p text:style-name="P63">capacità di adattarsi ad un contesto</text:p>
        </text:list-item>
        <text:list-item>
          <text:p text:style-name="P64">capacità di gestione del tempo</text:p>
        </text:list-item>
      </text:list>
      <text:p text:style-name="P65"/>
      <text:p text:style-name="P66">Competenze specifiche:</text:p>
      <text:list text:style-name="LFO2" text:continue-numbering="true">
        <text:list-item>
          <text:p text:style-name="P67">conoscenza e sperimentazione di tecniche e strumenti animativi <text:s/>con bambini</text:p>
        </text:list-item>
        <text:list-item>
          <text:p text:style-name="P68">conoscenza e sperimentazione di tecniche di supporto allo studio a bambini</text:p>
        </text:list-item>
        <text:list-item>
          <text:p text:style-name="P69">ascolto attivo dei bambini</text:p>
        </text:list-item>
        <text:list-item>
          <text:p text:style-name="P70">capacità di osservazione/lettura di dinamiche di gruppo</text:p>
        </text:list-item>
        <text:list-item>
          <text:p text:style-name="P71">capacità di<text:s/>gestione di piccoli gruppi di bambini</text:p>
        </text:list-item>
        <text:list-item>
          <text:p text:style-name="P72">capacità di gestione di attività animative con bambini</text:p>
        </text:list-item>
        <text:list-item>
          <text:p text:style-name="P73">capacità di lavorare in un'equipe educativa</text:p>
        </text:list-item>
        <text:list-item>
          <text:p text:style-name="P74">consapevolezza ruolo educativo (intenzionalità educativa)</text:p>
        </text:list-item>
      </text:list>
      <text:p text:style-name="P75"/>
      <text:p text:style-name="P76">TEMPI</text:p>
      <text:p text:style-name="P77"><text:span text:style-name="T78">Durata del tirocinio:</text:span><text:span text:style-name="T79"><text:s/>minimo 30 ore, con una o due presenze pomeridiane alla settimana. <text:s/>Sono previsti due incontri: uno in-formativo (1,5 ore) su: motivazioni, aspettative, aspetti organizzativi e un incontro di rielaborazione/valutazione dell'esperienza (0,5 ore) rispetto al</text:span><text:span text:style-name="T80">le attività sperimentate dallo studente al Giocastudiamo e alle competenze sviluppate.</text:span></text:p>
      <text:p text:style-name="P81">Le organizzazioni sono disponibili ad accogliere al massimo uno studente al giorno per ciascun Giocastudiamo.</text:p>
      <text:p text:style-name="P82"/>
      <text:p text:style-name="P83"><text:s/></text:p>
      <text:p text:style-name="P84"><text:span text:style-name="T85">Sarà cura degli operatori dei Centri Giocastudiamo prese</text:span><text:span text:style-name="T86">ntare le norme vigenti in tema di emergenza sanitaria per Covid19 ai singoli tirocinanti, che saranno tenuti a rispettarl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tyle:font-charset="x-symbol" svg:font-family="OpenSymbol" style:font-family-generic="system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inzia.detassis</meta:initial-creator>
    <dc:creator>cinzia detassis</dc:creator>
    <meta:creation-date>2021-10-27T14:24:00Z</meta:creation-date>
    <dc:date>2021-10-27T14:24:00Z</dc:date>
    <meta:print-date>2020-02-07T11:01:00Z</meta:print-date>
    <meta:template xlink:href="Normal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2" meta:paragraph-count="7" meta:word-count="538" meta:character-count="3598" meta:row-count="25" meta:non-whitespace-character-count="3067"/>
  </office:meta>
</office:document-meta>
</file>