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9E200000C56AB05051C3153524B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OpenSymbol1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size="15pt" fo:font-weight="bold" style:font-size-asian="15pt" style:font-weight-asian="bold" style:font-size-complex="15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5pt" style:font-size-asian="15pt" style:font-size-complex="15pt"/>
    </style:style>
    <style:style style:name="P3" style:family="paragraph" style:parent-style-name="Standard">
      <style:paragraph-properties fo:text-align="justify" style:justify-single-word="false"/>
      <style:text-properties style:font-name="Calibri" fo:font-size="13pt" style:font-size-asian="13pt" style:font-size-complex="13pt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3pt" officeooo:paragraph-rsid="00161eb1" style:font-size-asian="13pt" style:font-size-complex="13pt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3pt" officeooo:paragraph-rsid="00171f93" style:font-size-asian="13pt" style:font-size-complex="13pt"/>
    </style:style>
    <style:style style:name="P6" style:family="paragraph" style:parent-style-name="Standard">
      <style:paragraph-properties fo:text-align="justify" style:justify-single-word="false"/>
      <style:text-properties style:font-name="Calibri" fo:font-size="13pt" officeooo:paragraph-rsid="00199fc2" style:font-size-asian="13pt" style:font-size-complex="13pt"/>
    </style:style>
    <style:style style:name="P7" style:family="paragraph" style:parent-style-name="Standard">
      <style:paragraph-properties fo:text-align="justify" style:justify-single-word="false"/>
      <style:text-properties style:font-name="Calibri" fo:font-size="13pt" officeooo:paragraph-rsid="0025db4f" style:font-size-asian="13pt" style:font-size-complex="13pt"/>
    </style:style>
    <style:style style:name="P8" style:family="paragraph" style:parent-style-name="Standard">
      <style:paragraph-properties fo:text-align="justify" style:justify-single-word="false"/>
      <style:text-properties style:font-name="Calibri" fo:font-size="13pt" officeooo:paragraph-rsid="00277c0c" style:font-size-asian="13pt" style:font-size-complex="13pt"/>
    </style:style>
    <style:style style:name="P9" style:family="paragraph" style:parent-style-name="Standard">
      <style:paragraph-properties fo:text-align="justify" style:justify-single-word="false"/>
      <style:text-properties style:font-name="Calibri" fo:font-size="13pt" officeooo:rsid="000ccca9" officeooo:paragraph-rsid="00171f93" style:font-size-asian="13pt" style:font-size-complex="13pt"/>
    </style:style>
    <style:style style:name="P10" style:family="paragraph" style:parent-style-name="Standard">
      <style:paragraph-properties fo:text-align="justify" style:justify-single-word="false"/>
      <style:text-properties style:font-name="Calibri" fo:font-size="13pt" officeooo:rsid="000ccca9" officeooo:paragraph-rsid="0016c54a" style:font-size-asian="13pt" style:font-size-complex="13pt"/>
    </style:style>
    <style:style style:name="P11" style:family="paragraph" style:parent-style-name="Standard">
      <style:paragraph-properties fo:text-align="justify" style:justify-single-word="false"/>
      <style:text-properties style:font-name="Calibri" fo:font-size="13pt" officeooo:rsid="000ccca9" officeooo:paragraph-rsid="0025db4f" style:font-size-asian="13pt" style:font-size-complex="13pt"/>
    </style:style>
    <style:style style:name="P12" style:family="paragraph" style:parent-style-name="Standard">
      <style:paragraph-properties fo:text-align="justify" style:justify-single-word="false"/>
      <style:text-properties style:font-name="Calibri" fo:font-size="13pt" officeooo:rsid="000ccca9" officeooo:paragraph-rsid="002b5d6c" style:font-size-asian="13pt" style:font-size-complex="13pt"/>
    </style:style>
    <style:style style:name="P13" style:family="paragraph" style:parent-style-name="Standard">
      <style:paragraph-properties fo:text-align="justify" style:justify-single-word="false"/>
      <style:text-properties style:font-name="Calibri" fo:font-size="13pt" officeooo:rsid="000ccca9" officeooo:paragraph-rsid="000ccca9" style:font-size-asian="13pt" style:font-size-complex="13pt"/>
    </style:style>
    <style:style style:name="P14" style:family="paragraph" style:parent-style-name="Standard">
      <style:paragraph-properties fo:text-align="justify" style:justify-single-word="false"/>
      <style:text-properties style:font-name="Calibri" fo:font-size="13pt" officeooo:rsid="00277c0c" officeooo:paragraph-rsid="00277c0c" style:font-size-asian="13pt" style:font-size-complex="13pt"/>
    </style:style>
    <style:style style:name="P15" style:family="paragraph" style:parent-style-name="Standard">
      <style:paragraph-properties fo:text-align="justify" style:justify-single-word="false"/>
      <style:text-properties style:font-name="Calibri" fo:font-size="13pt" officeooo:rsid="00219c95" officeooo:paragraph-rsid="00219c95" style:font-size-asian="13pt" style:font-size-complex="13pt"/>
    </style:style>
    <style:style style:name="P16" style:family="paragraph" style:parent-style-name="Standard">
      <style:paragraph-properties fo:text-align="justify" style:justify-single-word="false"/>
      <style:text-properties style:font-name="Calibri" fo:font-size="13pt" fo:font-weight="bold" style:font-size-asian="13pt" style:font-weight-asian="bold" style:font-size-complex="13pt" style:font-weight-complex="bold"/>
    </style:style>
    <style:style style:name="P17" style:family="paragraph" style:parent-style-name="Standard">
      <style:paragraph-properties fo:text-align="justify" style:justify-single-word="false"/>
      <style:text-properties style:font-name="Calibri" fo:font-size="13pt" style:text-underline-style="solid" style:text-underline-width="auto" style:text-underline-color="font-color" style:font-size-asian="13pt" style:font-size-complex="13pt"/>
    </style:style>
    <style:style style:name="P18" style:family="paragraph" style:parent-style-name="Standard">
      <style:paragraph-properties fo:text-align="justify" style:justify-single-word="false"/>
      <style:text-properties style:font-name="Calibri" fo:font-size="13pt" officeooo:rsid="0023d907" officeooo:paragraph-rsid="0024c6e8" fo:background-color="transparent" style:font-size-asian="13pt" style:font-size-complex="13pt"/>
    </style:style>
    <style:style style:name="P19" style:family="paragraph" style:parent-style-name="Standard" style:list-style-name="L1">
      <style:paragraph-properties fo:text-align="justify" style:justify-single-word="false"/>
      <style:text-properties style:font-name="Calibri" fo:font-size="13pt" style:font-size-asian="13pt" style:font-size-complex="13pt"/>
    </style:style>
    <style:style style:name="P20" style:family="paragraph" style:parent-style-name="Standard" style:list-style-name="L2">
      <style:paragraph-properties fo:text-align="justify" style:justify-single-word="false"/>
      <style:text-properties style:font-name="Calibri" fo:font-size="13pt" style:font-size-asian="13pt" style:font-size-complex="13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officeooo:rsid="000f7bbc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1af447" style:font-weight-asian="bold" style:font-weight-complex="bold"/>
    </style:style>
    <style:style style:name="T5" style:family="text">
      <style:text-properties fo:font-weight="bold" officeooo:rsid="002b5d6c" style:font-weight-asian="bold" style:font-weight-complex="bold"/>
    </style:style>
    <style:style style:name="T6" style:family="text">
      <style:text-properties fo:font-weight="bold" officeooo:rsid="002e49d8" style:font-weight-asian="bold" style:font-weight-complex="bold"/>
    </style:style>
    <style:style style:name="T7" style:family="text">
      <style:text-properties officeooo:rsid="00149b30"/>
    </style:style>
    <style:style style:name="T8" style:family="text">
      <style:text-properties officeooo:rsid="00161eb1"/>
    </style:style>
    <style:style style:name="T9" style:family="text">
      <style:text-properties officeooo:rsid="000ccca9"/>
    </style:style>
    <style:style style:name="T10" style:family="text">
      <style:text-properties officeooo:rsid="00171f93"/>
    </style:style>
    <style:style style:name="T11" style:family="text">
      <style:text-properties officeooo:rsid="00199fc2"/>
    </style:style>
    <style:style style:name="T12" style:family="text">
      <style:text-properties officeooo:rsid="001af447"/>
    </style:style>
    <style:style style:name="T13" style:family="text">
      <style:text-properties fo:background-color="transparent" loext:char-shading-value="0"/>
    </style:style>
    <style:style style:name="T14" style:family="text">
      <style:text-properties officeooo:rsid="001af447" fo:background-color="transparent" loext:char-shading-value="0"/>
    </style:style>
    <style:style style:name="T15" style:family="text">
      <style:text-properties officeooo:rsid="00161eb1" fo:background-color="transparent" loext:char-shading-value="0"/>
    </style:style>
    <style:style style:name="T16" style:family="text">
      <style:text-properties officeooo:rsid="002b5d6c" fo:background-color="transparent" loext:char-shading-value="0"/>
    </style:style>
    <style:style style:name="T17" style:family="text">
      <style:text-properties officeooo:rsid="001f5330"/>
    </style:style>
    <style:style style:name="T18" style:family="text">
      <style:text-properties officeooo:rsid="0020a034"/>
    </style:style>
    <style:style style:name="T19" style:family="text">
      <style:text-properties officeooo:rsid="0020eb96"/>
    </style:style>
    <style:style style:name="T20" style:family="text">
      <style:text-properties officeooo:rsid="0022c199"/>
    </style:style>
    <style:style style:name="T21" style:family="text">
      <style:text-properties fo:color="#000080" fo:language="zxx" fo:country="none" style:text-underline-style="solid" style:text-underline-width="auto" style:text-underline-color="font-color" officeooo:rsid="0020eb96" style:language-asian="zxx" style:country-asian="none" style:language-complex="zxx" style:country-complex="none"/>
    </style:style>
    <style:style style:name="T22" style:family="text">
      <style:text-properties officeooo:rsid="0025db4f"/>
    </style:style>
    <style:style style:name="T23" style:family="text">
      <style:text-properties officeooo:rsid="00277c0c"/>
    </style:style>
    <style:style style:name="T24" style:family="text">
      <style:text-properties officeooo:rsid="002f6f57"/>
    </style:style>
    <style:style style:name="T25" style:family="text">
      <style:text-properties officeooo:rsid="00311192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TERNANZA SCUOLA LAVORO NEI GIOCASTUDIAMO</text:p>
      <text:p text:style-name="P2"><draw:frame draw:style-name="fr1" draw:name="immagini1" text:anchor-type="paragraph" svg:x="0.102cm" svg:y="0.146cm" svg:width="3.461cm" svg:height="4.32cm" draw:z-index="0"><draw:image xlink:href="Pictures/10000000000009E200000C56AB05051C3153524B.jpg" xlink:type="simple" xlink:show="embed" xlink:actuate="onLoad"/></draw:frame><text:span text:style-name="T3">A.S. 20</text:span><text:span text:style-name="T4">2</text:span><text:span text:style-name="T6">2</text:span><text:span text:style-name="T5">-202</text:span><text:span text:style-name="T6">3</text:span></text:p>
      <text:p text:style-name="P3"/>
      <text:p text:style-name="P16">I GIOCASTUDIAMO</text:p>
      <text:p text:style-name="P3">I Giocastudiamo sono spazi aggregativi ed educativi rivolti a bambini e ragazzi delle scuole elementari e medie. Mirano a favorire la crescita e lo sviluppo di relazioni tra pari attraverso il gioco e, in alcuni momenti dedicati, con il supporto ai compiti scolastici. <text:s/>Lavorano in rete con le diverse associazioni e realtà territoriali, in un'ottica di prevenzione e promozione. Favoriscono la partecipazione attiva delle famiglie e dei volontari, l'integrazione tra diverse culture e la conciliazione famiglia-lavoro.</text:p>
      <text:p text:style-name="P4">Sono presenti in <text:span text:style-name="T12">8</text:span> quartieri della città e sono gestiti da diverse organizzazioni sovvenzionate dall'Ufficio Politiche giovanili del Comune di Trento. </text:p>
      <text:p text:style-name="P4"/>
      <text:p text:style-name="P4"><text:span text:style-name="T9">- GIOCASTUDIAMO CANOVA: v</text:span>i<text:span text:style-name="T18">a </text:span>Paludi 34/A, <text:span text:style-name="T22">l</text:span>unedì - martedì - mercoledì - giovedì dalle 16.00 alle 18.30. Il venerdì viene dedicato al momento dei compiti dalle 14.<text:span text:style-name="T11">0</text:span>0 alle 18.30. <text:span text:style-name="T8">Contatti: </text:span>Ass. Carpe Diem 0461096246 - <text:span text:style-name="T21">aps.carpediem.roncafort@gmail.com</text:span></text:p>
      <text:p text:style-name="P3"/>
      <text:p text:style-name="P11">- GIOCASTUDIAMO SPINI: <text:s/>via del Loghet 27, lunedì, mercoledì, giovedì dalle 16.30 alle 18.30. Il sabato viene dedicato al momento dei compiti dalle 9.00 alle 12.00. </text:p>
      <text:p text:style-name="P7"><text:span text:style-name="T9">Contatti: </text:span>Ass. Carpe Diem 0461096246 <text:s/>- <text:span text:style-name="T21">aps.carpediem.roncafort@gmail.com</text:span></text:p>
      <text:p text:style-name="P3"/>
      <text:p text:style-name="P5"><text:span text:style-name="T9">- GIOCASTUDIAMO RONCAFORT: via Caproni 15, lunedì e mercoledì dalle 16.30 alle 18.30. </text:span>Sabato dalle 14.00 alle 16.<text:span text:style-name="T18">0</text:span>0.<text:span text:style-name="T17"> </text:span></text:p>
      <text:p text:style-name="P6"><text:span text:style-name="T8">Contatti: </text:span>Ass. Carpe Diem 0461096246<text:span text:style-name="T24"> </text:span><text:s/>- <text:span text:style-name="T21">aps.carpediem.roncafort@gmail.com</text:span></text:p>
      <text:p text:style-name="P3"/>
      <text:p text:style-name="P10">- <text:span text:style-name="T13">GIOCASTUDIAMO SOLTERI</text:span><text:span text:style-name="T14">/MAGNETE</text:span><text:span text:style-name="T13">:</text:span> Via <text:span text:style-name="T19">Stenico 34, Solteri</text:span> </text:p>
      <text:p text:style-name="P5">Dal lunedì al venerdì dalle 16.00 alle 18.30. </text:p>
      <text:p text:style-name="P5"><text:span text:style-name="T8">Contatti: </text:span>Cooperativa Arianna 348 0972630 <text:span text:style-name="T21">giocastudiamosolteri@arianna.coop</text:span></text:p>
      <text:p text:style-name="P4"/>
      <text:p text:style-name="P9">- GIOCASTUDIAMO COGNOLA: <text:span text:style-name="T10">p</text:span>iazza Argentario 1, da<text:span text:style-name="T10">l</text:span> lunedì a<text:span text:style-name="T10">l</text:span> venerdì dalle ore 16.00 alle 18.00.</text:p>
      <text:p text:style-name="P12">Contatti: <text:span text:style-name="T8">Ass</text:span><text:span text:style-name="T15">.G</text:span><text:span text:style-name="T16">eco</text:span><text:span text:style-name="T15"> </text:span><text:span text:style-name="T8"><text:s/></text:span>345 2611792, <text:s/><text:span text:style-name="T21">info@coopgeco.it</text:span></text:p>
      <text:p text:style-name="P9"/>
      <text:p text:style-name="P9">- GIOCASTUDIAMO CRISTO RE<text:span text:style-name="T12">/PIEDICASTELLO</text:span>: <text:span text:style-name="T12">P.zzet</text:span><text:span text:style-name="T14">ta S.Apollinare 4,</text:span><text:span text:style-name="T12"> dal <text:s/>lunedì al venerdì dalle ore 16.00 alle 18.30</text:span></text:p>
      <text:p text:style-name="P12"><text:span text:style-name="T2">Contatti: </text:span><text:s/><text:span text:style-name="T8">Ass</text:span><text:span text:style-name="T15">.G</text:span><text:span text:style-name="T16">eco</text:span><text:span text:style-name="T15"> <text:s/></text:span><text:span text:style-name="T8">345 2611791, </text:span><text:span text:style-name="T21">info@coopgeco.it </text:span></text:p>
      <text:p text:style-name="P13"/>
      <text:p text:style-name="P9">- GIOCASTUDIAMO MARTIGNANO: Via Pradiscola (vicino al capo da calcio), da lunedì a <text:span text:style-name="T19">venerd</text:span>ì dalle ore 16.00 alle 18.00.</text:p>
      <text:p text:style-name="P12">Contatti: <text:span text:style-name="T8">Ass</text:span><text:span text:style-name="T15">.G</text:span><text:span text:style-name="T16">eco</text:span><text:span text:style-name="T15"> </text:span><text:span text:style-name="T8"><text:s/></text:span>345 2611793, <text:span text:style-name="T21">info@coopgeco.it</text:span></text:p>
      <text:p text:style-name="P12"/>
      <text:p text:style-name="P15">- GIOCASTUDIAMO VILLAZZANO: Via Giordano, 4 Villazzano dal lunedì al giovedì dalle 16.00 alle 18.30. Il venerdì dalle 14.<text:span text:style-name="T25">0</text:span>0 alle 18.00.</text:p>
      <text:p text:style-name="P15">Contatti: Ass. Tre Fontane 3404128807, <text:span text:style-name="T21">ass.trefontane@gmail.com</text:span></text:p>
      <text:p text:style-name="P3"><text:soft-page-break/></text:p>
      <text:p text:style-name="P16">COMPETENZE ACQUISIBILI</text:p>
      <text:p text:style-name="P17">Competenze trasversali: </text:p>
      <text:list xml:id="list7666977058116429747" text:style-name="L1">
        <text:list-item>
          <text:p text:style-name="P19">capacità relazionali/comunicative</text:p>
        </text:list-item>
        <text:list-item>
          <text:p text:style-name="P19">capacità di lavorare in team</text:p>
        </text:list-item>
        <text:list-item>
          <text:p text:style-name="P19">capacità di adattarsi ad un contesto</text:p>
        </text:list-item>
        <text:list-item>
          <text:p text:style-name="P19">capacità di gestione del tempo</text:p>
        </text:list-item>
      </text:list>
      <text:p text:style-name="P3"/>
      <text:p text:style-name="P17">Competenze specifiche:</text:p>
      <text:list xml:id="list3734287985840565595" text:style-name="L2">
        <text:list-item>
          <text:p text:style-name="P20">conoscenza e sperimentazione di tecniche e strumenti animativi <text:s/>con bambini</text:p>
        </text:list-item>
        <text:list-item>
          <text:p text:style-name="P20">conoscenza e sperimentazione di tecniche di supporto allo studio a bambini</text:p>
        </text:list-item>
        <text:list-item>
          <text:p text:style-name="P20">ascolto attivo dei bambini </text:p>
        </text:list-item>
        <text:list-item>
          <text:p text:style-name="P20">capacità di osservazione/lettura di dinamiche di gruppo</text:p>
        </text:list-item>
        <text:list-item>
          <text:p text:style-name="P20">capacità di gestione di piccoli gruppi di bambini</text:p>
        </text:list-item>
        <text:list-item>
          <text:p text:style-name="P20">capacità di gestione di attività animative con bambini</text:p>
        </text:list-item>
        <text:list-item>
          <text:p text:style-name="P20">capacità di lavorare in un'equipe educativa</text:p>
        </text:list-item>
        <text:list-item>
          <text:p text:style-name="P20">consapevolezza ruolo educativo (intenzionalità educativa)</text:p>
        </text:list-item>
      </text:list>
      <text:p text:style-name="P16"/>
      <text:p text:style-name="P16">TEMPI</text:p>
      <text:p text:style-name="P3"><text:span text:style-name="T1">Durata del tirocinio:</text:span> minimo 30 ore, con una <text:span text:style-name="T20">o due </text:span>presenz<text:span text:style-name="T20">e</text:span> pomeridian<text:span text:style-name="T20">e</text:span> alla settimana. <text:s/><text:span text:style-name="T7">Sono previsti due</text:span> incontr<text:span text:style-name="T7">i: uno</text:span> in-formativo (1,5 ore) su: motivazioni, aspettative, aspetti organizzativi <text:span text:style-name="T7">e</text:span> un incontro di rielaborazione/valutazione dell'esperienza (0,5 ore) rispetto alle attività sperimentate dallo studente al Giocastudiamo e alle competenze sviluppate.</text:p>
      <text:p text:style-name="P3">Le organizzazioni sono disponibili ad accogliere al massimo uno studente al giorno per ciascun Giocastudiamo.</text:p>
      <text:p text:style-name="P8"/>
      <text:p text:style-name="P14"><text:s/></text:p>
      <text:p text:style-name="P18">Sarà cura degli operatori <text:span text:style-name="T23">dei Giocastudiamo </text:span>presentare<text:span text:style-name="T23"> le norme vigenti in tema di emergenza sanitaria per Covid19 ai singoli tirocinanti, che saranno tenuti a </text:span>rispettar<text:span text:style-name="T23">le.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OpenSymbol1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Bullet_20_Symbols" style:display-name="Bullet Symbols" style:family="text">
      <style:text-properties style:font-name="OpenSymbol1" fo:font-family="OpenSymbol" style:font-name-asian="OpenSymbol1" style:font-family-asian="OpenSymbol" style:font-name-complex="OpenSymbol1" style:font-family-complex="OpenSymbol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8H46M33S</meta:editing-duration>
    <meta:editing-cycles>35</meta:editing-cycles>
    <meta:generator>LibreOffice/5.2.1.2$Windows_x86 LibreOffice_project/31dd62db80d4e60af04904455ec9c9219178d620</meta:generator>
    <dc:date>2022-09-20T08:24:40.851000000</dc:date>
    <meta:print-date>2020-02-07T11:01:47.689000000</meta:print-date>
    <dc:creator>Daniela Pederzolli</dc:creator>
    <meta:document-statistic meta:table-count="0" meta:image-count="1" meta:object-count="0" meta:page-count="2" meta:paragraph-count="41" meta:word-count="496" meta:character-count="3564" meta:non-whitespace-character-count="3098"/>
    <meta:user-defined meta:name="Info 1"/>
    <meta:user-defined meta:name="Info 2"/>
    <meta:user-defined meta:name="Info 3"/>
    <meta:user-defined meta:name="Info 4"/>
  </office:meta>
</office:document-meta>
</file>