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ing_20_5">
      <style:paragraph-properties fo:line-height="100%"/>
      <style:text-properties fo:color="#3568ff" style:font-name="Times New Roman" fo:font-size="12pt" fo:font-weight="bold" fo:background-color="#f4f4f4" style:font-size-asian="12pt" style:font-size-complex="12pt" loext:padding="0cm" loext:border="none"/>
    </style:style>
    <style:style style:name="P2" style:family="paragraph" style:parent-style-name="Heading_20_5">
      <style:paragraph-properties fo:line-height="100%" fo:text-align="center" style:justify-single-word="false"/>
      <style:text-properties fo:color="#3568ff" style:font-name="Times New Roman" fo:font-size="14pt" fo:font-weight="bold" fo:background-color="#f4f4f4" style:font-size-asian="14pt" style:font-size-complex="14pt" loext:padding="0cm" loext:border="none"/>
    </style:style>
    <style:style style:name="P3" style:family="paragraph" style:parent-style-name="Heading_20_5">
      <style:paragraph-properties fo:line-height="100%" fo:text-align="center" style:justify-single-word="false"/>
      <style:text-properties fo:font-variant="normal" fo:text-transform="none" fo:color="#3568ff" style:font-name="Times New Roman" fo:font-size="14pt" fo:letter-spacing="normal" fo:font-style="normal" fo:font-weight="bold" fo:background-color="#f4f4f4" style:font-size-asian="14pt" style:font-size-complex="14pt" loext:padding="0cm" loext:border="none"/>
    </style:style>
    <style:style style:name="P4" style:family="paragraph" style:parent-style-name="Heading_20_5">
      <style:paragraph-properties fo:margin-top="0cm" fo:margin-bottom="0.247cm" loext:contextual-spacing="false" fo:line-height="100%" fo:text-align="center" style:justify-single-word="false"/>
      <style:text-properties fo:color="#3568ff" style:font-name="Times New Roman" fo:font-size="13pt" fo:font-weight="bold" fo:background-color="#f4f4f4" style:font-size-asian="13pt" style:font-size-complex="13pt" loext:padding="0cm" loext:border="none"/>
    </style:style>
    <style:style style:name="P5" style:family="paragraph" style:parent-style-name="Heading_20_5">
      <style:paragraph-properties fo:margin-top="0cm" fo:margin-bottom="0.247cm" loext:contextual-spacing="false" fo:line-height="100%" fo:text-align="center" style:justify-single-word="false"/>
      <style:text-properties fo:color="#3568ff" style:font-name="Times New Roman" fo:font-size="14pt" fo:font-weight="bold" fo:background-color="#f4f4f4" style:font-size-asian="14pt" style:font-size-complex="14pt" loext:padding="0cm" loext:border="none"/>
    </style:style>
    <style:style style:name="P6" style:family="paragraph" style:parent-style-name="Standard">
      <style:paragraph-properties fo:line-height="100%"/>
      <style:text-properties style:font-name="Times New Roman" fo:font-size="12pt" style:font-size-asian="12pt" style:font-size-complex="12pt"/>
    </style:style>
    <style:style style:name="P7" style:family="paragraph" style:parent-style-name="Text_20_body">
      <style:paragraph-properties fo:line-height="100%"/>
      <style:text-properties style:font-name="Times New Roman" fo:font-size="12pt" fo:background-color="#f4f4f4" style:font-size-asian="12pt" style:font-size-complex="12pt" loext:padding="0cm" loext:border="none"/>
    </style:style>
    <style:style style:name="P8" style:family="paragraph" style:parent-style-name="Text_20_body">
      <style:paragraph-properties fo:line-height="100%"/>
      <style:text-properties fo:color="#3568ff" style:font-name="Times New Roman" fo:font-size="12pt" fo:font-weight="bold" fo:background-color="#f4f4f4" style:font-size-asian="12pt" style:font-size-complex="12pt" loext:padding="0cm" loext:border="none"/>
    </style:style>
    <style:style style:name="P9" style:family="paragraph" style:parent-style-name="Text_20_body">
      <style:paragraph-properties fo:margin-left="0cm" fo:margin-right="0cm" fo:margin-top="0cm" fo:margin-bottom="0.247cm" loext:contextual-spacing="false" fo:line-height="100%" fo:text-align="start" style:justify-single-word="false" fo:orphans="2" fo:widows="2" fo:text-indent="0cm" style:auto-text-indent="false"/>
    </style:style>
    <style:style style:name="P10" style:family="paragraph" style:parent-style-name="Text_20_body">
      <style:paragraph-properties fo:margin-top="0cm" fo:margin-bottom="0.247cm" loext:contextual-spacing="false" fo:line-height="100%" fo:text-align="start" style:justify-single-word="false" fo:orphans="2" fo:widows="2"/>
      <style:text-properties fo:font-variant="normal" fo:text-transform="none" fo:color="#212529" style:font-name="Times New Roman" fo:font-size="12pt" fo:letter-spacing="normal" fo:font-style="normal" fo:font-weight="normal" style:font-size-asian="12pt" style:font-size-complex="12pt"/>
    </style:style>
    <style:style style:name="P11" style:family="paragraph" style:parent-style-name="Text_20_body">
      <style:paragraph-properties fo:margin-top="0cm" fo:margin-bottom="0.247cm" loext:contextual-spacing="false" fo:line-height="100%"/>
    </style:style>
    <style:style style:name="P12" style:family="paragraph" style:parent-style-name="Text_20_body">
      <style:paragraph-properties fo:margin-top="0cm" fo:margin-bottom="0.247cm" loext:contextual-spacing="false" fo:line-height="100%" fo:text-align="start" style:justify-single-word="false" fo:orphans="2" fo:widows="2"/>
    </style:style>
    <style:style style:name="P13" style:family="paragraph" style:parent-style-name="Text_20_body">
      <style:paragraph-properties fo:margin-top="0cm" fo:margin-bottom="0.247cm" loext:contextual-spacing="false" fo:line-height="100%"/>
      <style:text-properties style:font-name="Times New Roman" fo:font-size="12pt" fo:background-color="#f4f4f4" style:font-size-asian="12pt" style:font-size-complex="12pt" loext:padding="0cm" loext:border="none"/>
    </style:style>
    <style:style style:name="P14" style:family="paragraph" style:parent-style-name="Text_20_body">
      <style:paragraph-properties fo:margin-top="0cm" fo:margin-bottom="0cm" loext:contextual-spacing="false" fo:line-height="100%"/>
    </style:style>
    <style:style style:name="P15" style:family="paragraph" style:parent-style-name="Text_20_body">
      <style:paragraph-properties fo:margin-top="0cm" fo:margin-bottom="0cm" loext:contextual-spacing="false" fo:line-height="100%" fo:text-align="start" style:justify-single-word="false" fo:orphans="2" fo:widows="2"/>
    </style:style>
    <style:style style:name="P16" style:family="paragraph" style:parent-style-name="Text_20_body">
      <style:paragraph-properties fo:margin-top="0cm" fo:margin-bottom="0cm" loext:contextual-spacing="false" fo:line-height="100%"/>
      <style:text-properties style:font-name="Times New Roman" fo:font-size="12pt" fo:background-color="#f4f4f4" style:font-size-asian="12pt" style:font-size-complex="12pt"/>
    </style:style>
    <style:style style:name="T1" style:family="text">
      <style:text-properties fo:color="#3568ff" style:font-name="Times New Roman" fo:font-size="12pt" style:text-underline-style="solid" style:text-underline-width="auto" style:text-underline-color="font-color" fo:font-weight="bold" fo:background-color="transparent" loext:char-shading-value="0" style:font-size-asian="12pt" style:font-size-complex="12pt" loext:padding="0cm" loext:border="none"/>
    </style:style>
    <style:style style:name="T2" style:family="text">
      <style:text-properties fo:color="#ff7a37" style:font-name="Times New Roman" fo:font-size="12pt" style:text-underline-style="solid" style:text-underline-width="auto" style:text-underline-color="font-color" fo:font-weight="bold" fo:background-color="transparent" loext:char-shading-value="0" style:font-size-asian="12pt" style:font-size-complex="12pt" loext:padding="0cm" loext:border="none"/>
    </style:style>
    <style:style style:name="T3" style:family="text">
      <style:text-properties fo:font-variant="normal" fo:text-transform="none" fo:color="#212529" style:font-name="Times New Roman" fo:font-size="12pt" fo:letter-spacing="normal" fo:font-style="normal" fo:font-weight="bold" style:font-size-asian="12pt" style:font-size-complex="12pt"/>
    </style:style>
    <style:style style:name="T4" style:family="text">
      <style:text-properties fo:font-variant="normal" fo:text-transform="none" fo:color="#212529" style:font-name="Times New Roman" fo:font-size="12pt" fo:letter-spacing="normal" fo:font-style="normal" fo:font-weight="normal" style:font-size-asian="12pt" style:font-size-complex="12pt"/>
    </style:style>
    <style:style style:name="T5" style:family="text">
      <style:text-properties style:font-name="Times New Roman" fo:font-size="12pt" fo:font-weight="bold" fo:background-color="#f4f4f4" loext:char-shading-value="0" style:font-size-asian="12pt" style:font-size-complex="12pt" loext:padding="0cm" loext:border="none"/>
    </style:style>
    <style:style style:name="T6" style:family="text">
      <style:text-properties style:font-name="Times New Roman" fo:font-size="12pt" fo:background-color="#f4f4f4" loext:char-shading-value="0" style:font-size-asian="12pt" style:font-size-complex="12pt" loext:padding="0cm" loext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3" text:outline-level="5">Sistemi informatici</text:h>
      <text:p text:style-name="P9"><text:span text:style-name="Strong_20_Emphasis"><text:span text:style-name="T3">Informatica e tecnologie ICT ti appassionano? Vuoi migliorare le tue </text:span></text:span><text:span text:style-name="Strong_20_Emphasis"><text:span text:style-name="Emphasis"><text:span text:style-name="T3">skills</text:span></text:span></text:span><text:span text:style-name="Strong_20_Emphasis"><text:span text:style-name="T3"> in questo ambito e sperimentare il lavoro con lo staff dei Sistemi Informatici MUSE?</text:span></text:span></text:p>
      <text:p text:style-name="P12"><text:span text:style-name="T4">Il progetto prevede il supporto allo staff nelle seguenti mansioni:<text:line-break/>– accompagnamento nella gestione e risoluzione di eventuali problematiche hardware legate agli strumenti informatici museali;<text:line-break/>– accompagnamento nella gestione e risoluzione di problematiche legate al lavoro degli impiegati del museo;<text:line-break/>– analisi e implementazione di un piccolo progettino informatico piattaforma Office365.<text:line-break/>Con possibilità di:<text:line-break/>– mettere alla prova le abilità e le competenze acquisite in campo informatico;<text:line-break/>– sperimentare su casi reali le proprie capacità di </text:span><text:span text:style-name="Emphasis"><text:span text:style-name="T4">problem solving</text:span></text:span><text:span text:style-name="T4">;<text:line-break/>– verificare le capacità manuali nell’assemblaggio o sistemazione di pc.</text:span></text:p>
      <text:p text:style-name="P10">Indicato per Istituti ad indirizzo tecnico informatico, con competenze di base già sviluppate.</text:p>
      <text:p text:style-name="P15"><text:span text:style-name="Strong_20_Emphasis"><text:span text:style-name="T3">Periodo: aprile – maggio 2026</text:span></text:span></text:p>
      <text:p text:style-name="P15"><text:span text:style-name="Strong_20_Emphasis"><text:span text:style-name="T3"/></text:span></text:p>
      <text:p text:style-name="P15"><text:span text:style-name="Strong_20_Emphasis"><text:span text:style-name="T3"/></text:span></text:p>
      <text:h text:style-name="P2" text:outline-level="5">Monitoraggi Rete Natura 2000</text:h>
      <text:p text:style-name="P11"><text:span text:style-name="Strong_20_Emphasis"><text:span text:style-name="T5">Hai una spiccata passione per la natura e l’ambiente? Hai interesse nel conoscere più da vicino anfibi, rettili e in generale la fauna selvatica? Ti piacerebbe scoprire il metodo scientifico accompagnando il personale MUSE nelle diverse fasi del loro lavoro?</text:span></text:span></text:p>
      <text:p text:style-name="P11"><text:span text:style-name="T6">Il progetto prevede:<text:line-break/>– l’affiancamento di ricercatrici/ori nelle attività di monitoraggio di anfibi e rettili con particolare riferimento alle specie protette dalla </text:span><text:span text:style-name="Emphasis"><text:span text:style-name="T6">Direttiva Habitat</text:span></text:span><text:span text:style-name="T6">;<text:line-break/>– apprendimento delle tecniche di monitoraggio della fauna e dei loro habitat, modalità di raccolta, organizzazione e archiviazione dei dati, azioni di conservazione.</text:span></text:p>
      <text:p text:style-name="P11"><text:span text:style-name="T6">Indicato per studentesse e studenti particolarmente interessate alla ricerca scientifica.<text:line-break/>Richies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pan text:style-name="Strong_20_Emphasis"><text:span text:style-name="T5">Periodo: maggio – giugno 2026</text:span></text:span></text:p>
      <text:p text:style-name="P7"/>
      <text:p text:style-name="P7"/>
      <text:h text:style-name="P4" text:outline-level="5">Collezioni scientifiche e archivi storici MUSE</text:h>
      <text:p text:style-name="P11"><text:span text:style-name="Strong_20_Emphasis"><text:span text:style-name="T5">Ti piace l’idea di maneggiare e riordinare antiche piante essiccate e altri materiali naturali? Sei una persona precisa, paziente e ordinata? Ti interessa conoscere come un museo gestisce le collezioni scientifiche?</text:span></text:span></text:p>
      <text:p text:style-name="P11"><text:span text:style-name="T6">Il progetto prevede il supporto allo staff nelle attività dedicate alla gestione, documentazione e curatela delle collezioni con la possibilità di scoprire l’organizzazione museale e le collezioni scientifiche. Sono richieste precisione, buona manualità e attenzione nel trattare i reperti e i dati ad essi associati.<text:line-break/>Per l’anno scolastico 2025-26  l’attività sarà dedicata alla </text:span><text:span text:style-name="Strong_20_Emphasis"><text:span text:style-name="T5">curatela degli erbari, finalizzata alla digitalizzazione delle collezioni zoologiche e paleontologiche, al riordino e alla catalogazione di tutte le tipologie di reperti</text:span></text:span><text:span text:style-name="T6"> (minerali, rocce, fossili, reperti botanici e zoologici).</text:span></text:p>
      <text:p text:style-name="P11"><text:span text:style-name="T6">Indicato per studentesse e studenti particolarmente interessati alla ricerca scientifica, alle collezioni naturalistiche e archeologiche e/o alle ricerche documentali.<text:line-break/>Richies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oft-page-break/><text:span text:style-name="Strong_20_Emphasis"><text:span text:style-name="T5">Periodo: da novembre 2025</text:span></text:span></text:p>
      <text:p text:style-name="P7"/>
      <text:p text:style-name="P7"/>
      <text:h text:style-name="P5" text:outline-level="5">Stazione di inanellamento Bocca di Caset</text:h>
      <text:p text:style-name="P11"><text:span text:style-name="Strong_20_Emphasis"><text:span text:style-name="T5">Ti piacciono le esperienze immersive? Sei disponibile a vivere una settimana insieme a ricercatori/trici MUSE? Vuoi migliorare le tue skills comunicative e collaborare alle attività divulgative organizzate presso la Stazione di Caset?</text:span></text:span></text:p>
      <text:p text:style-name="P13">Il progetto prevede l’affiancamento al team di ricerca della Stazione di inanellamento a Bocca di Caset, Tremalzo Ledro, nell’ambito del progetto nazionale ISPRA/MUSE Progetto ALPI per lo studio e monitoraggio della migrazione post-riproduttiva degli uccelli con la tecnica dell’inanellamento scientifico e la partecipazione alle attività divulgative (visite guidate, formazioni) organizzate presso la Stazione.</text:p>
      <text:p text:style-name="P11"><text:span text:style-name="T6">Indicato per studentesse e studenti dell’Istituto Agrario di San Michele, FEM e di altri istituti particolarmente motivati.<text:line-break/>Richies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pan text:style-name="Strong_20_Emphasis"><text:span text:style-name="T5">Periodo: metà agosto – metà settembre 2026</text:span></text:span></text:p>
      <text:p text:style-name="P7"/>
      <text:h text:style-name="P5" text:outline-level="5"/>
      <text:h text:style-name="P5" text:outline-level="5">Serre tropicali</text:h>
      <text:p text:style-name="P11"><text:span text:style-name="Strong_20_Emphasis"><text:span text:style-name="T5">Ti piace l’idea di un’esperienza a stretto contatto con la serra tropicale MUSE? Sei una persona precisa e ordinata? Ti piace l’idea di mettere mano alle attività di rinvaso, pulizia, divisione e cura delle specie di piante coltivate?</text:span></text:span></text:p>
      <text:p text:style-name="P13">Il progetto prevede l’affiancamento al personale di ricerca della serra tropicale, con particolare riferimento alle attività di censimento, cartellinamento e gestione ordinaria delle specie in coltivazione. Inoltre sono previste attività orticolturali nelle serre di propagazione ed espositiva, quali rinvasi, pulizia, divisione e propagazione delle specie in coltivazione.</text:p>
      <text:p text:style-name="P11"><text:span text:style-name="T6">Indicato per studentesse e studenti dell’Istituto Agrario di San Michele, FEM e di altri istituti particolarmente motivati.<text:line-break/>Richies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pan text:style-name="T6">Periodo:</text:span><text:span text:style-name="Strong_20_Emphasis"><text:span text:style-name="T6"> </text:span></text:span><text:span text:style-name="Strong_20_Emphasis"><text:span text:style-name="T5">gennaio – giugno 2026</text:span></text:span></text:p>
      <text:p text:style-name="P7"/>
      <text:h text:style-name="P5" text:outline-level="5"/>
      <text:h text:style-name="P5" text:outline-level="5">Serre tropicali/orti/collezioni in vivo</text:h>
      <text:p text:style-name="P11"><text:span text:style-name="Strong_20_Emphasis"><text:span text:style-name="T5">Ti piacerebbe lavorare a stretto contatto con piante, orti e piccoli animali? Vuoi scoprire come si gestiscono le collezioni botaniche e zoologiche di un museo? Ti senti a tuo agio nel prenderti cura di piante e ambienti naturali?</text:span></text:span></text:p>
      <text:p text:style-name="P13">Il progetto prevede il supporto alle attività ordinarie di in giardino e gestione delle collezioni in vivo del museo sia botaniche (serre e orti) che zoologiche (animali della serra espositiva) con una parte minore d’ufficio.</text:p>
      <text:p text:style-name="P11"><text:span text:style-name="T6">Indicato per studentesse e studenti dell’Istituto Agrario di San Michele, FEM e di altri istituti particolarmente motivati.<text:line-break/>Richies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oft-page-break/><text:span text:style-name="T6">Periodo:</text:span><text:span text:style-name="Strong_20_Emphasis"><text:span text:style-name="T6"> </text:span></text:span><text:span text:style-name="Strong_20_Emphasis"><text:span text:style-name="T5">gennaio – giugno 2026</text:span></text:span></text:p>
      <text:p text:style-name="P7"/>
      <text:h text:style-name="P5" text:outline-level="5"/>
      <text:h text:style-name="P5" text:outline-level="5">Biblioteca “Gino Tomasi”</text:h>
      <text:p text:style-name="P11"><text:span text:style-name="Strong_20_Emphasis"><text:span text:style-name="T5">Ti piace leggere? Se sì, frequenti la biblioteca? Ti piacerebbe conoscere meglio la gestione di una biblioteca?</text:span></text:span></text:p>
      <text:p text:style-name="P13">Il progetto prevede attività di riordino di dati, ricerca, redazione bibliografica, con affiancamento al personale nelle mansioni relative alle attività della biblioteca.<text:line-break/>Un’esperienza che avvicina ad un uso più consapevole della biblioteca e delle fonti bibliografiche anche in vista di un successivo proseguimento degli studi all’università, qualsiasi sia l’indirizzo scelto.</text:p>
      <text:p text:style-name="P11"><text:span text:style-name="T6">Richies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pan text:style-name="Strong_20_Emphasis"><text:span text:style-name="T5">Periodo: da gennaio 2026</text:span></text:span></text:p>
      <text:h text:style-name="P1" text:outline-level="5"/>
      <text:h text:style-name="P2" text:outline-level="5">Programma educazione e formazione</text:h>
      <text:p text:style-name="P11"><text:span text:style-name="Strong_20_Emphasis"><text:span text:style-name="T5">Hai una buona conoscenza di una lingua straniera? Vuoi conoscere il linguaggio Easy to Read? Ti piacerebbe lavorare alla traduzione di una breve guida del MUSE?</text:span></text:span></text:p>
      <text:p text:style-name="P11"><text:span text:style-name="T6">Il progetto </text:span><text:a xlink:type="simple" xlink:href="https://ilmuseperlascuola.muse.it/muse-facile-da-leggere/" office:target-frame-name="_blank" xlink:show="new" text:style-name="Internet_20_link" text:visited-style-name="Visited_20_Internet_20_Link"><text:span text:style-name="Strong_20_Emphasis"><text:span text:style-name="T1">Ti racconto il MUSE… in tutte le lingue</text:span></text:span></text:a><text:span text:style-name="T6"> prevede la traduzione della guida “MUSE facile da leggere” in lingue non ancora presente nell’offerta MUSE e l’eventuale realizzazione traccia audio.</text:span></text:p>
      <text:p text:style-name="P11"><text:span text:style-name="T6">Consiglia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pan text:style-name="Strong_20_Emphasis"><text:span text:style-name="T5">Periodo: novembre 2025 – luglio 2026</text:span></text:span></text:p>
      <text:p text:style-name="P7"/>
      <text:h text:style-name="P5" text:outline-level="5"/>
      <text:h text:style-name="P5" text:outline-level="5">Programma educazione e formazione</text:h>
      <text:p text:style-name="P11"><text:span text:style-name="Strong_20_Emphasis"><text:span text:style-name="T5">Sai usare dei software di grafica? Ti piacerebbe curare l’impaginazione di una breve guida del MUSE?</text:span></text:span></text:p>
      <text:p text:style-name="P11"><text:span text:style-name="T6">Il progetto </text:span><text:a xlink:type="simple" xlink:href="https://ilmuseperlascuola.muse.it/muse-facile-da-leggere/" office:target-frame-name="_blank" xlink:show="new" text:style-name="Internet_20_link" text:visited-style-name="Visited_20_Internet_20_Link"><text:span text:style-name="Strong_20_Emphasis"><text:span text:style-name="T2">Ti racconto il MUSE… in tutte le lingue</text:span></text:span></text:a><text:span text:style-name="T6"> prevede l’impaginazione grafica digitale della guida “MUSE facile da leggere”.</text:span></text:p>
      <text:p text:style-name="P13">Indicato per studentesse e studenti di Istituti con indirizzo di grafica.</text:p>
      <text:p text:style-name="P11"><text:span text:style-name="T6">Consiglia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pan text:style-name="Strong_20_Emphasis"><text:span text:style-name="T5">Periodo: giugno – agosto 2026</text:span></text:span></text:p>
      <text:h text:style-name="P1" text:outline-level="5"/>
      <text:h text:style-name="P2" text:outline-level="5">Museo Geologico delle Dolomiti di Predazzo</text:h>
      <text:p text:style-name="P11"><text:span text:style-name="Strong_20_Emphasis"><text:span text:style-name="T5">Abiti in Val di Fiemme e Fassa? Ti interessano la geologia e gli ambienti montani? Ti piacerebbe collaborare alla realizzazione di laboratori e attività per il pubblico?</text:span></text:span></text:p>
      <text:p text:style-name="P13">Il progetto prevede il supporto allo staff nelle seguenti mansioni:<text:line-break/>– supporto nella gestione e svolgimento delle attività settimanali per il pubblico;<text:line-break/>– affiancamento allo staff durante l’erogazione di laboratori didattici per i gruppi in visita;<text:line-break/>– supporto nella preparazione del materiale didattico e nello svolgimento degli eventi domenicali.</text:p>
      <text:p text:style-name="P13"><text:soft-page-break/>Riservato a studenti residenti in Val di Fiemme e Fassa.</text:p>
      <text:p text:style-name="P14"><text:span text:style-name="Strong_20_Emphasis"><text:span text:style-name="T5">Periodo: luglio – agosto 2026</text:span></text:span></text:p>
      <text:p text:style-name="P7"/>
      <text:h text:style-name="P5" text:outline-level="5">Museo delle Palafitte del Lago di Ledro</text:h>
      <text:p text:style-name="P11"><text:span text:style-name="Strong_20_Emphasis"><text:span text:style-name="T5">La preistoria è la tua passione? Abiti nella Valle di Ledro o sei disponibile a raggiungere il museo delle Palafitte tutti i giorni? Vuoi migliorare le tue skill comunicative e collaborare alla realizzazione laboratori per il pubblico?</text:span></text:span></text:p>
      <text:p text:style-name="P13">Il progetto prevede il supporto allo staff nelle seguenti mansioni:<text:line-break/>– supporto nella gestione e svolgimento delle attività settimanali per il pubblico;<text:line-break/>– affiancamento allo staff durante l’erogazione di laboratori didattici per i gruppi in visita;<text:line-break/>– supporto nella preparazione del materiale didattico e nello svolgimento degli eventi domenicali.</text:p>
      <text:p text:style-name="P7">Indicato per tutti gli indirizzi scolastici, è richiesta la disponibilità a prestare servizio anche il fine settimana e nei giorni festivi.</text:p>
      <text:p text:style-name="P14"><text:span text:style-name="Strong_20_Emphasis"><text:span text:style-name="T5">Periodo: luglio – agosto 2026</text:span></text:span></text:p>
      <text:p text:style-name="P8"/>
      <text:h text:style-name="P2" text:outline-level="5">Marketing e fundraising</text:h>
      <text:p text:style-name="P11"><text:span text:style-name="Strong_20_Emphasis"><text:span text:style-name="T5">Vorresti sapere come organizziamo gli eventi in museo? Sei una persona ordinata e precisa? Vuoi migliorare le tue doti relazionali?</text:span></text:span></text:p>
      <text:p text:style-name="P11"><text:span text:style-name="T6">Il progetto prevede il supporto allo staff nelle seguenti mansioni:<text:line-break/>– supporto alle attività di </text:span><text:span text:style-name="Emphasis"><text:span text:style-name="T6">evaluation</text:span></text:span><text:span text:style-name="T6">;<text:line-break/>– supporto all’organizzazione di eventi;<text:line-break/>– contatto diretto con il pubblico;<text:line-break/>– attività di rielaborazione dati e stesura report.</text:span></text:p>
      <text:p text:style-name="P11"><text:span text:style-name="T6">Indicato per tutti gli Istituti ad esclusione di quelli ad indirizzo tecnico e/o professionale.<text:line-break/>Richies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pan text:style-name="Strong_20_Emphasis"><text:span text:style-name="T5">Periodo: gennaio – maggio 2026</text:span></text:span></text:p>
      <text:p text:style-name="P7"/>
      <text:h text:style-name="P4" text:outline-level="5">Servizi al pubblico</text:h>
      <text:p text:style-name="P11"><text:span text:style-name="Strong_20_Emphasis"><text:span text:style-name="T5">Ti piace stare a contatto con le persone e hai una buona conoscenza delle lingue straniere? Vuoi sperimentare mansioni di front office e accoglienza?</text:span></text:span><text:span text:style-name="T6"> </text:span><text:span text:style-name="Strong_20_Emphasis"><text:span text:style-name="T5">Vuoi migliorare le tue doti relazionali?</text:span></text:span></text:p>
      <text:p text:style-name="P11"><text:span text:style-name="T6">Il progetto prevede il supporto allo staff nelle seguenti mansioni:<text:line-break/>– attività di </text:span><text:span text:style-name="Emphasis"><text:span text:style-name="T6">front office</text:span></text:span><text:span text:style-name="T6"> e accoglienza;<text:line-break/>– contatto diretto con il pubblico;<text:line-break/>– possibilità di testare le competenze linguistiche e relazionali e migliorarle;<text:line-break/>– apprendimento di strumenti di </text:span><text:span text:style-name="Emphasis"><text:span text:style-name="T6">problem solving</text:span></text:span><text:span text:style-name="T6"> in situazioni di emergenza.<text:line-break/></text:span><text:span text:style-name="Strong_20_Emphasis"><text:span text:style-name="T5">È richiesta la disponibilità a prestare servizio anche nei fine settimana e/o nei giorni festivi</text:span></text:span><text:span text:style-name="T6">.</text:span></text:p>
      <text:p text:style-name="P11"><text:span text:style-name="T6">Indicato per Istituti ad indirizzo turistico/commerciale e Liceo linguistico.<text:line-break/>Richies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pan text:style-name="Strong_20_Emphasis"><text:span text:style-name="T5">Periodo: dal 22 dicembre 2025 al 6 gennaio 2026, luglio – agosto 2026</text:span></text:span></text:p>
      <text:p text:style-name="P7"/>
      <text:h text:style-name="P5" text:outline-level="5"><text:soft-page-break/>MUSE Shop</text:h>
      <text:p text:style-name="P11"><text:span text:style-name="Strong_20_Emphasis"><text:span text:style-name="T5">Ti piace stare a contatto con le persone e hai una buona conoscenza delle lingue straniere? Vuoi sperimentare mansioni di vendita? Vuoi migliorare le tue doti relazionali?</text:span></text:span></text:p>
      <text:p text:style-name="P11"><text:span text:style-name="T6">Il progetto prevede il supporto allo staff nelle seguenti mansioni:<text:line-break/>– contatto diretto con il pubblico;<text:line-break/>– gestione di un punto vendita e rapporto con la clientela.<text:line-break/></text:span><text:span text:style-name="Strong_20_Emphasis"><text:span text:style-name="T5">È richiesta la disponibilità a prestare servizio anche nei fine settimana e/o nei giorni festivi.</text:span></text:span></text:p>
      <text:p text:style-name="P11"><text:span text:style-name="T6">Indicato per Istituti ad indirizzo turistico/commerciale.<text:line-break/>Richiesto </text:span><text:span text:style-name="Strong_20_Emphasis"><text:span text:style-name="T5">colloquio</text:span></text:span><text:span text:style-name="T6"> preliminare di valutazione con i e le referenti di area.</text:span></text:p>
      <text:p text:style-name="P14"><text:span text:style-name="Strong_20_Emphasis"><text:span text:style-name="T5">Periodo: luglio – agosto 2026</text:span></text:span></text:p>
      <text:p text:style-name="P16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paragraph-properties fo:margin-top="0.212cm" fo:margin-bottom="0.106cm" loext:contextual-spacing="false"/>
      <style:text-properties style:font-name="Liberation Serif" fo:font-family="'Liberation Serif'" style:font-family-generic="roman" style:font-pitch="variable" fo:font-size="10pt" fo:font-weight="bold" style:font-name-asian="SimSun" style:font-family-asian="SimSun" style:font-family-generic-asian="system" style:font-pitch-asian="variable" style:font-size-asian="10pt" style:font-weight-asian="bold" style:font-name-complex="Lucida Sans" style:font-family-complex="'Lucida Sans'" style:font-family-generic-complex="system" style:font-pitch-complex="variable" style:font-size-complex="10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10-02T11:53:35.093000000</meta:creation-date>
    <dc:date>2025-10-02T12:03:01.340000000</dc:date>
    <meta:editing-duration>PT7M12S</meta:editing-duration>
    <meta:editing-cycles>6</meta:editing-cycles>
    <meta:generator>LibreOffice/5.2.1.2$Windows_x86 LibreOffice_project/31dd62db80d4e60af04904455ec9c9219178d620</meta:generator>
    <meta:document-statistic meta:table-count="0" meta:image-count="0" meta:object-count="0" meta:page-count="5" meta:paragraph-count="71" meta:word-count="1487" meta:character-count="10424" meta:non-whitespace-character-count="8971"/>
  </office:meta>
</office:document-meta>
</file>